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P2" style:parent-style-name="Standard" style:family="paragraph">
      <style:text-properties fo:font-weight="bold" style:font-weight-asian="bold" style:font-weight-complex="bold"/>
    </style:style>
    <style:style style:name="P3" style:parent-style-name="Standard" style:family="paragraph">
      <style:text-properties fo:font-weight="bold" style:font-weight-asian="bold" style:font-weight-complex="bold"/>
    </style:style>
    <style:style style:name="P4" style:parent-style-name="Standard" style:family="paragraph">
      <style:text-properties fo:font-weight="bold" style:font-weight-asian="bold" style:font-weight-complex="bold"/>
    </style:style>
    <style:style style:name="T5" style:parent-style-name="Domyślnaczcionkaakapitu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GR. I</text:p>
      <text:p text:style-name="Standard">papier ksero kolor mix A4- <text:s/>500 arkuszy</text:p>
      <text:p text:style-name="Standard">papier ksero biały A4- 10 <text:s/>x 500 arkuszy</text:p>
      <text:p text:style-name="Standard">kredki Bambino/ Jambo w drewnianej oprawie (okrągłe grube)18 kolorów – 15 op.</text:p>
      <text:p text:style-name="Standard">kredki żelowe - 10 opakowań</text:p>
      <text:p text:style-name="Standard">blok techniczny kolorowyA3 – 12 szt.</text:p>
      <text:p text:style-name="Standard">blok techniczny kolorowy A4 – 26 szt.</text:p>
      <text:p text:style-name="Standard">blok techniczny biały A3 – 10 szt.</text:p>
      <text:p text:style-name="Standard">blok techniczny biały A4 – 15 szt</text:p>
      <text:p text:style-name="Standard">klej magiczny w butelce 500 ml – 2 szt.</text:p>
      <text:p text:style-name="Standard">klej w sztyfcie Tetis 15 g. - 40 szt.</text:p>
      <text:p text:style-name="Standard">plastelina 12 szt. Majewski – 20 op.</text:p>
      <text:p text:style-name="Standard">mazaki 12 sz. - 2 op.</text:p>
      <text:p text:style-name="Standard">kredki pastele Pentel 16 kol. - 2 op.</text:p>
      <text:p text:style-name="Standard">kredki Astra trójkątne, grube 18 kol. 5 op.</text:p>
      <text:p text:style-name="Standard">bibuła:</text:p>
      <text:p text:style-name="Standard">- niebieska 4 szt</text:p>
      <text:p text:style-name="Standard">- biała 4 szt.</text:p>
      <text:p text:style-name="Standard">- zielona 4 szt.</text:p>
      <text:p text:style-name="Standard">farby w butelkach Astra 500 ml:</text:p>
      <text:p text:style-name="Standard">- fioletowy 1</text:p>
      <text:p text:style-name="Standard">- czerwony 1</text:p>
      <text:p text:style-name="Standard">- żółty 1</text:p>
      <text:p text:style-name="Standard">- złoty 1</text:p>
      <text:p text:style-name="Standard">- srebrny 1</text:p>
      <text:p text:style-name="Standard">- pomarańczowy 1</text:p>
      <text:p text:style-name="Standard">- zielony<text:s/>ciemny 1</text:p>
      <text:p text:style-name="Standard">- zielony jasny 1</text:p>
      <text:p text:style-name="Standard">- niebieski jasny 1</text:p>
      <text:p text:style-name="Standard">- niebieski ciemny 1</text:p>
      <text:p text:style-name="Standard">- różowy 1</text:p>
      <text:p text:style-name="Standard">- biały 1</text:p>
      <text:p text:style-name="Standard"><text:s/>papier techniczny A4 - 50 arkuszy:</text:p>
      <text:p text:style-name="Standard">- żółty 1</text:p>
      <text:p text:style-name="Standard">- czerwony jasny1</text:p>
      <text:p text:style-name="Standard">- zielony jasny 1</text:p>
      <text:p text:style-name="Standard">- niebieski jasny 1</text:p>
      <text:p text:style-name="Standard">ryza papieru technicznego, mix kolorów<text:s/>pastelowych A4– 1x 500 arkuszy</text:p>
      <text:p text:style-name="Standard">- taśma dwustronna szeroka 2 szt.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soft-page-break/>
      <text:p text:style-name="P2">Gr. II</text:p>
      <text:p text:style-name="Standard">papier ksero biały A4- 5x 500 arkuszy</text:p>
      <text:p text:style-name="Standard">blok techniczny kolorowy A3 - 5 szt.</text:p>
      <text:p text:style-name="Standard">blok techniczny kolorowy A4 – 10 szt.</text:p>
      <text:p text:style-name="Standard">blok techniczny biały A3 – 2szt.</text:p>
      <text:p text:style-name="Standard">blok techniczny<text:s/>biały A4 – 10 szt.</text:p>
      <text:p text:style-name="Standard">klej w sztyfcie Tetis 15 g – 40 szt.</text:p>
      <text:p text:style-name="Standard">plastelina 6 szt. - 6 szt.</text:p>
      <text:p text:style-name="Standard">kredki pastele Pentel 16 kolorów – 2 op.</text:p>
      <text:p text:style-name="Standard">kredki Astra trójkątne, grube 18 kol. <text:s/>- 8 op.</text:p>
      <text:p text:style-name="Standard">bibuła:</text:p>
      <text:p text:style-name="Standard">- niebieska 4</text:p>
      <text:p text:style-name="Standard">- biała 4</text:p>
      <text:p text:style-name="Standard">- zielona 4</text:p>
      <text:p text:style-name="Standard">farby w butelkach Astra 500 ml:</text:p>
      <text:p text:style-name="Standard">- czerwony 1</text:p>
      <text:p text:style-name="Standard">- żółty 1</text:p>
      <text:p text:style-name="Standard">- pomarańczowy 1</text:p>
      <text:p text:style-name="Standard">- zielony, ciemny 1</text:p>
      <text:p text:style-name="Standard">- zielony, jasny 1</text:p>
      <text:p text:style-name="Standard">- niebieski, jasny 1</text:p>
      <text:p text:style-name="Standard">- niebieski, ciemny 1</text:p>
      <text:p text:style-name="Standard">- biały 1</text:p>
      <text:p text:style-name="Standard">papier technicznego kolor A4 -<text:s/>50 arkuszy:</text:p>
      <text:p text:style-name="Standard">- żółty 1</text:p>
      <text:p text:style-name="Standard">- czerwony jasny1</text:p>
      <text:p text:style-name="Standard">- zielony jasny 1</text:p>
      <text:p text:style-name="Standard">- niebieski jasny 1</text:p>
      <text:p text:style-name="Standard">ryza papieru technicznego, mix kolorów pastelowych A4 - <text:s/>1x 500 arkuszy</text:p>
      <text:p text:style-name="Standard">- taśma dwustronna szeroka 2 szt.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soft-page-break/>
      <text:p text:style-name="P3">Gr. III</text:p>
      <text:p text:style-name="Standard">papier ksero kolory<text:s/>A4 – 1 x 500 arkuszy</text:p>
      <text:p text:style-name="Standard">papier ksero biały A4 – 10 x 500 arkuszy</text:p>
      <text:p text:style-name="Standard">kredki Bambino/ Jambo w drewnianej oprawie (okrągłe grube) 16 kol. - 5 op.</text:p>
      <text:p text:style-name="Standard">blok techniczny kolorowyA3 – 5 szt.</text:p>
      <text:p text:style-name="Standard">blok techniczny kolorowy A4 – 10 szt</text:p>
      <text:p text:style-name="Standard">blok techniczny biały A3 – 5 szt.</text:p>
      <text:p text:style-name="Standard">blok techniczny biały A4 – 10 szt.</text:p>
      <text:p text:style-name="Standard">klej magiczny w butelce 500 ml - 1</text:p>
      <text:p text:style-name="Standard">klej w sztyfcie Tetis 15 g – 40 szt.</text:p>
      <text:p text:style-name="Standard">plastelina 6 szt. - 8 op.</text:p>
      <text:p text:style-name="Standard">kredki pastele Pentel 16 kolorów- 4 op.</text:p>
      <text:p text:style-name="Standard">kredki Astra trójkątne, grube 18 kolorów- 10 op.</text:p>
      <text:p text:style-name="Standard">bibuła:</text:p>
      <text:p text:style-name="Standard">- niebieska- 4</text:p>
      <text:p text:style-name="Standard">- biała- 2</text:p>
      <text:p text:style-name="Standard">-<text:s/>zielona- 4</text:p>
      <text:p text:style-name="Standard">farby w butelkach Astra 500 ml:</text:p>
      <text:p text:style-name="Standard">- złoty1</text:p>
      <text:p text:style-name="Standard">- srebrny 1</text:p>
      <text:p text:style-name="Standard">- żółty 1</text:p>
      <text:p text:style-name="Standard">- pomarańczowy 1</text:p>
      <text:p text:style-name="Standard">- niebieski, ciemny 1</text:p>
      <text:p text:style-name="Standard">papier techniczny kolorowy A4 - 50 arkuszy:</text:p>
      <text:p text:style-name="Standard">- żółty 1</text:p>
      <text:p text:style-name="Standard">- czerwony jasny1</text:p>
      <text:p text:style-name="Standard">- zielony jasny <text:s/>1</text:p>
      <text:p text:style-name="Standard">- niebieski jasny 1</text:p>
      <text:p text:style-name="Standard">ryza papieru technicznego, mix<text:s/>kolorów pastelowych A 4- 1x 500arkuszy</text:p>
      <text:p text:style-name="Standard">- ołówki do nauki pisania grube trójkątne (Astra)- 30 szt.</text:p>
      <text:p text:style-name="Standard">- taśma dwustronna szeroka- 2 szt.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soft-page-break/>
      <text:p text:style-name="P4">Gr. IV</text:p>
      <text:p text:style-name="Standard">papier ksero kolor A4- 1x 500arkuszy</text:p>
      <text:p text:style-name="Standard">papier ksero biały A4 <text:s/>- 12 x 500arkuszy</text:p>
      <text:p text:style-name="Standard">kredki<text:s/>Bambino/ Jambo w drewnianej oprawie (okrągłe grube) 18 kolorów – 9 op.</text:p>
      <text:p text:style-name="Standard">blok techniczny kolorowyA3 – 10 szt.</text:p>
      <text:p text:style-name="Standard">blok techniczny kolorowy A4 – 20 szt.</text:p>
      <text:p text:style-name="Standard">blok techniczny biały A4 – 10 szt.</text:p>
      <text:p text:style-name="Standard">klej magiczny w butelce 500 ml - 1</text:p>
      <text:p text:style-name="Standard">klej w sztyfcie Tetis 15 g- 40 szt</text:p>
      <text:p text:style-name="Standard">plastelina 12 szt. Majewski- 10 op.</text:p>
      <text:p text:style-name="Standard">mazaki 12 szt.- 3 op.</text:p>
      <text:p text:style-name="Standard">kredki pastele Pentel (50 kolorów)- 3 op.</text:p>
      <text:p text:style-name="Standard">bibuła:</text:p>
      <text:p text:style-name="Standard">- niebieska- 4szt.</text:p>
      <text:p text:style-name="Standard">- biała- 2 szt.</text:p>
      <text:p text:style-name="Standard">- zielona- 4 szt.</text:p>
      <text:p text:style-name="Standard">farby w butelkach Astra 500 ml:</text:p>
      <text:p text:style-name="Standard">- czerwony 1</text:p>
      <text:p text:style-name="Standard">- żółty 1</text:p>
      <text:p text:style-name="Standard">- pomarańczowy 1</text:p>
      <text:p text:style-name="Standard">- zielony ciemny 1</text:p>
      <text:p text:style-name="Standard">-<text:s/>zielony jasny 1</text:p>
      <text:p text:style-name="Standard">- niebieski jasny 1</text:p>
      <text:p text:style-name="Standard">- niebieski ciemny 1</text:p>
      <text:p text:style-name="Standard"><text:s/>papier techniczny kolor A4 (50arkuszy):</text:p>
      <text:p text:style-name="Standard">- żółty 1</text:p>
      <text:p text:style-name="Standard">- czerwony jasny 1</text:p>
      <text:p text:style-name="Standard">- zielony jasny1</text:p>
      <text:p text:style-name="Standard">- <text:s/>niebieski jasny 1</text:p>
      <text:p text:style-name="Standard">ryza papieru technicznego, mix kolorów pastelowych A4 (500 arkuszy)</text:p>
      <text:p text:style-name="Standard">- ołówki<text:s/>(zielone) Evolution BIC <text:s/>- 20 szt.</text:p>
      <text:p text:style-name="Standard">- taśma dwustronna szeroka- 2 szt.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pan text:style-name="T5">Gr. V</text:span></text:p>
      <text:p text:style-name="Standard">papier ksero kolor A4- 1x 200 arkuszy</text:p>
      <text:p text:style-name="Standard">papier ksero biały A4 <text:s/>- 12 x 500 arkuszy</text:p>
      <text:p text:style-name="Standard">kredki Bambino/ Jambo</text:p>
      <text:p text:style-name="Standard">w drewnianej oprawie (okrągłe grube) 18 kolorów – 9<text:s/>op.</text:p>
      <text:p text:style-name="Standard">blok techniczny kolorowyA3 – 10 szt.</text:p>
      <text:p text:style-name="Standard">blok techniczny kolorowy A4 – 20 szt.</text:p>
      <text:p text:style-name="Standard">blok techniczny biały A3 – 6 szt.</text:p>
      <text:p text:style-name="Standard">blok techniczny biały A4 – 10 szt.</text:p>
      <text:p text:style-name="Standard">klej magiczny w butelce 500 ml - 1</text:p>
      <text:p text:style-name="Standard">klej w sztyfcie Tetis 15 g- 40 szt</text:p>
      <text:p text:style-name="Standard">plastelina 12 szt. Majewski- 8 op.</text:p>
      <text:p text:style-name="Standard">mazaki 12 sz.- 3 op.</text:p>
      <text:p text:style-name="Standard">kredki pastele Pentel 16 kolorów- 3 op.</text:p>
      <text:p text:style-name="Standard">kredki Astra trójkątne, grube 18 kol - 6 op.</text:p>
      <text:p text:style-name="Standard">bibuła:</text:p>
      <text:p text:style-name="Standard">- niebieska- 4szt.</text:p>
      <text:p text:style-name="Standard">- biała- 4 szt.</text:p>
      <text:p text:style-name="Standard">- zielona- 4 szt.</text:p>
      <text:p text:style-name="Standard">farby w butelkach Astra 500 ml:</text:p>
      <text:p text:style-name="Standard">- czerwony 1</text:p>
      <text:p text:style-name="Standard">- żółty 1</text:p>
      <text:p text:style-name="Standard">- pomarańczowy 1</text:p>
      <text:p text:style-name="Standard">- zielony ciemny 1</text:p>
      <text:p text:style-name="Standard">- zielony jasny 1</text:p>
      <text:p text:style-name="Standard">- niebieski jasny 1</text:p>
      <text:p text:style-name="Standard">- niebieski ciemny 1</text:p>
      <text:p text:style-name="Standard">- różowy 1</text:p>
      <text:p text:style-name="Standard"><text:s/>papier techniczny kolor A4 (50arkuszy):</text:p>
      <text:p text:style-name="Standard">- żółty 1</text:p>
      <text:p text:style-name="Standard">- czerwony jasny 1</text:p>
      <text:p text:style-name="Standard">- zielony jasny1</text:p>
      <text:p text:style-name="Standard">- niebieski jasny 1</text:p>
      <text:p text:style-name="Standard">ryza papieru technicznego, mix kolorów pastelowych A4 (500 arkuszy)</text:p>
      <text:p text:style-name="Standard">- ołówki (zielone) Evolution BIC <text:s/>- 40 szt.</text:p>
      <text:p text:style-name="Standard">- taśma dwustronna szeroka- 2 szt.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rzedszkole</meta:initial-creator>
    <dc:creator>Przedszkole</dc:creator>
    <meta:creation-date>2026-07-07T11:41:00Z</meta:creation-date>
    <dc:date>2026-07-07T11:41:00Z</dc:date>
    <meta:template xlink:href="Normal" xlink:type="simple"/>
    <meta:editing-cycles>2</meta:editing-cycles>
    <meta:editing-duration>PT0S</meta:editing-duration>
    <meta:document-statistic meta:page-count="5" meta:paragraph-count="9" meta:word-count="671" meta:character-count="4694" meta:row-count="33" meta:non-whitespace-character-count="4032"/>
  </office:meta>
</office:document-meta>
</file>